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OpenSymbol" svg:font-family="OpenSymbol" style:font-charset="x-symbol"/>
    <style:font-face style:name="CIDFont+F4" svg:font-family="CIDFont+F4"/>
    <style:font-face style:name="sans-serif" svg:font-family="sans-serif"/>
    <style:font-face style:name="serif" svg:font-family="serif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lbertus Extra Bold" svg:font-family="'Albertus Extra Bold', 'Century Gothic'" style:font-family-generic="swiss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font-size="9pt" fo:font-style="normal" style:font-size-asian="9pt" style:font-style-asian="normal" style:font-size-complex="9pt" style:font-style-complex="normal"/>
    </style:style>
    <style:style style:name="P2" style:family="paragraph" style:parent-style-name="Standard">
      <style:text-properties fo:font-size="9pt" fo:font-style="italic" style:font-size-asian="9pt" style:font-style-asian="italic" style:font-size-complex="9pt" style:font-style-complex="italic"/>
    </style:style>
    <style:style style:name="P3" style:family="paragraph" style:parent-style-name="Standard">
      <style:paragraph-properties fo:text-align="justify" style:justify-single-word="false"/>
      <style:text-properties fo:font-size="9pt" fo:font-style="italic" style:font-size-asian="9pt" style:font-style-asian="italic" style:font-size-complex="9pt" style:font-style-complex="italic"/>
    </style:style>
    <style:style style:name="P4" style:family="paragraph" style:parent-style-name="Standard">
      <style:paragraph-properties fo:text-align="center" style:justify-single-word="false"/>
    </style:style>
    <style:style style:name="P5" style:family="paragraph" style:parent-style-name="Standard">
      <style:text-properties fo:font-weight="bold" style:font-weight-asian="bold" style:font-weight-complex="bold"/>
    </style:style>
    <style:style style:name="P6" style:family="paragraph" style:parent-style-name="Standard">
      <style:text-properties fo:color="#000000" loext:opacity="100%" style:font-name="Times New Roman" fo:font-size="12pt" fo:font-style="italic" officeooo:rsid="0019924a" style:font-name-asian="CIDFont+F4" style:font-size-asian="12pt" style:font-style-asian="italic" style:font-name-complex="CIDFont+F4" style:font-size-complex="12pt" style:font-style-complex="italic"/>
    </style:style>
    <style:style style:name="P7" style:family="paragraph" style:parent-style-name="Standard">
      <style:paragraph-properties fo:text-align="center" style:justify-single-word="false"/>
      <style:text-properties fo:font-variant="normal" fo:text-transform="none" style:font-name="sans-serif" fo:font-size="14pt" fo:letter-spacing="normal" fo:font-style="normal" fo:font-weight="normal" style:font-size-asian="14pt" style:font-style-asian="italic" style:font-weight-asian="normal" style:font-size-complex="14pt" style:font-style-complex="italic" style:font-weight-complex="normal"/>
    </style:style>
    <style:style style:name="P8" style:family="paragraph" style:parent-style-name="Standard">
      <style:paragraph-properties fo:text-align="end" style:justify-single-word="false" style:writing-mode="lr-tb"/>
      <style:text-properties officeooo:paragraph-rsid="001f076d"/>
    </style:style>
    <style:style style:name="P9" style:family="paragraph" style:parent-style-name="Standard">
      <style:paragraph-properties fo:text-align="start" style:justify-single-word="false" style:writing-mode="lr-tb"/>
      <style:text-properties officeooo:paragraph-rsid="001f076d"/>
    </style:style>
    <style:style style:name="P10" style:family="paragraph" style:parent-style-name="Standard">
      <style:paragraph-properties fo:text-align="start" style:justify-single-word="false" style:writing-mode="lr-tb"/>
      <style:text-properties officeooo:paragraph-rsid="001fe495"/>
    </style:style>
    <style:style style:name="P11" style:family="paragraph" style:parent-style-name="Standard">
      <style:paragraph-properties fo:text-align="center" style:justify-single-word="false" style:writing-mode="lr-tb"/>
      <style:text-properties officeooo:paragraph-rsid="001f076d"/>
    </style:style>
    <style:style style:name="P12" style:family="paragraph" style:parent-style-name="Standard">
      <style:paragraph-properties fo:text-align="justify" style:justify-single-word="false" style:writing-mode="lr-tb"/>
      <style:text-properties officeooo:paragraph-rsid="001f076d"/>
    </style:style>
    <style:style style:name="P13" style:family="paragraph" style:parent-style-name="Standard">
      <style:paragraph-properties fo:text-align="start" style:justify-single-word="false" style:writing-mode="lr-tb"/>
      <style:text-properties style:font-name="serif" fo:font-size="10.8000001907349pt" officeooo:paragraph-rsid="001f076d"/>
    </style:style>
    <style:style style:name="P14" style:family="paragraph" style:parent-style-name="Standard">
      <style:paragraph-properties fo:text-align="end" style:justify-single-word="false" style:writing-mode="lr-tb"/>
      <style:text-properties style:font-name="serif" fo:font-size="10.8000001907349pt" officeooo:paragraph-rsid="001fe495"/>
    </style:style>
    <style:style style:name="P15" style:family="paragraph" style:parent-style-name="Standard" style:master-page-name="Standard">
      <style:paragraph-properties fo:text-align="center" style:justify-single-word="false" style:page-number="auto"/>
    </style:style>
    <style:style style:name="P16" style:family="paragraph" style:parent-style-name="Standard">
      <style:paragraph-properties fo:text-align="start" style:justify-single-word="false" style:writing-mode="lr-tb"/>
      <style:text-properties officeooo:paragraph-rsid="0021b8b7"/>
    </style:style>
    <style:style style:name="P17" style:family="paragraph" style:parent-style-name="Standard">
      <style:paragraph-properties fo:text-align="justify" style:justify-single-word="false" style:writing-mode="lr-tb"/>
      <style:text-properties officeooo:paragraph-rsid="0021b8b7"/>
    </style:style>
    <style:style style:name="P18" style:family="paragraph" style:parent-style-name="Standard">
      <style:paragraph-properties fo:text-align="center" style:justify-single-word="false" style:writing-mode="lr-tb"/>
      <style:text-properties officeooo:paragraph-rsid="001fe495"/>
    </style:style>
    <style:style style:name="T1" style:family="text">
      <style:text-properties style:font-name="Times New Roman" fo:font-style="normal" style:font-style-asian="normal" style:font-style-complex="normal"/>
    </style:style>
    <style:style style:name="T2" style:family="text">
      <style:text-properties fo:color="#000000" loext:opacity="100%" style:font-name="Times New Roman" fo:font-style="normal" style:font-name-asian="CIDFont+F4" style:font-style-asian="normal" style:font-name-complex="CIDFont+F4" style:font-style-complex="normal"/>
    </style:style>
    <style:style style:name="T3" style:family="text">
      <style:text-properties fo:font-size="9pt" style:font-size-asian="9pt" style:font-size-complex="9pt"/>
    </style:style>
    <style:style style:name="T4" style:family="text">
      <style:text-properties style:font-name="Albertus Extra Bold" fo:font-size="9pt" style:font-size-asian="9pt" style:font-name-complex="Albertus Extra Bold" style:font-size-complex="9pt"/>
    </style:style>
    <style:style style:name="T5" style:family="text">
      <style:text-properties style:font-name="Albertus Extra Bold" style:font-name-complex="Albertus Extra Bold"/>
    </style:style>
    <style:style style:name="T6" style:family="text">
      <style:text-properties fo:font-weight="bold" style:font-weight-asian="bold" style:font-weight-complex="bold"/>
    </style:style>
    <style:style style:name="T7" style:family="text">
      <style:text-properties style:font-name="serif" fo:font-size="9.60000038146973pt" fo:font-weight="bold" style:font-weight-asian="bold" style:font-weight-complex="bold"/>
    </style:style>
    <style:style style:name="T8" style:family="text">
      <style:text-properties style:font-name="serif" fo:font-size="12pt"/>
    </style:style>
    <style:style style:name="T9" style:family="text">
      <style:text-properties style:font-name="serif" fo:font-size="12pt" fo:font-weight="bold" style:font-weight-asian="bold" style:font-weight-complex="bold"/>
    </style:style>
    <style:style style:name="T10" style:family="text">
      <style:text-properties style:font-name="serif" fo:font-size="12pt" officeooo:rsid="0021b8b7"/>
    </style:style>
    <style:style style:name="T11" style:family="text">
      <style:text-properties style:font-name="serif" fo:font-size="10.8000001907349pt"/>
    </style:style>
    <style:style style:name="T12" style:family="text">
      <style:text-properties style:font-name="serif" fo:font-size="10.8000001907349pt" officeooo:rsid="001f076d"/>
    </style:style>
    <style:style style:name="T13" style:family="text">
      <style:text-properties style:font-name="serif" fo:font-size="11.3999996185303pt"/>
    </style:style>
    <style:style style:name="T14" style:family="text">
      <style:text-properties style:font-name="serif" fo:font-size="11.3999996185303pt" officeooo:rsid="0021b8b7"/>
    </style:style>
    <style:style style:name="T15" style:family="text">
      <style:text-properties style:font-name="serif" fo:font-size="4.19999980926514pt"/>
    </style:style>
    <style:style style:name="Sect1" style:family="section">
      <style:section-properties fo:margin-left="0cm" fo:margin-right="0cm" style:editable="false">
        <style:columns fo:column-count="1" fo:column-gap="0cm"/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<text:span text:style-name="T3"><text:s text:c="41"/></text:span><text:span text:style-name="T4"><text:s text:c="30"/></text:span><text:span text:style-name="T3"><text:s text:c="34"/></text:span></text:p>
      <text:p text:style-name="P4"><text:s text:c="54"/><text:span text:style-name="T5"><text:s text:c="45"/></text:span></text:p>
      <text:p text:style-name="P5"><text:s text:c="70"/></text:p>
      <text:p text:style-name="P7"/>
      <text:p text:style-name="P9"><text:line-break/><text:span text:style-name="T7">DICHIARAZIONE PERSONALE PER CHI HA DIRITTO ALL'ESCLUSIONE DALLA GRADUATORIA</text:span><text:span text:style-name="T6"><text:line-break/></text:span><text:span text:style-name="T7">D'ISTITUTO PER</text:span><text:span text:style-name="T6"> </text:span><text:span text:style-name="T7">L'INDIVIDUAZIONE DEI PERDENTI POSTO</text:span></text:p>
      <text:p text:style-name="P16"><text:line-break/><text:line-break/><text:span text:style-name="T11">_l_sottoscritt___ ,__________________________________________________________________________</text:span></text:p>
      <text:p text:style-name="P16"><text:line-break/><text:span text:style-name="T11">nat_ a</text:span> <text:span text:style-name="T11">____________________________________________________</text:span> <text:span text:style-name="T11">(________)</text:span> <text:span text:style-name="T11">il ___________________ </text:span><text:line-break/><text:span text:style-name="T8">in servizio per il corrente a.s. presso</text:span> <text:span text:style-name="T8">codesto</text:span> <text:span text:style-name="T8">Istituto,</text:span> <text:span text:style-name="T8">in</text:span> <text:span text:style-name="T8">riferimento a quanto previsto dal C.C.N.I.</text:span></text:p>
      <text:p text:style-name="P12"><text:span text:style-name="T8">per la mobilità,</text:span> <text:span text:style-name="T8">concernente</text:span> <text:span text:style-name="T8">la.</text:span> <text:span text:style-name="T8">mobilità del</text:span> <text:span text:style-name="T8">personale</text:span> <text:span text:style-name="T8">docente</text:span> <text:span text:style-name="T8">educativo ed</text:span> <text:span text:style-name="T8">A.T.A.</text:span> <text:span text:style-name="T8">per</text:span> <text:span text:style-name="T8">l'a.s.</text:span> <text:span text:style-name="T8">202</text:span><text:span text:style-name="T10">3</text:span><text:span text:style-name="T8">/202</text:span><text:span text:style-name="T10">4</text:span><text:span text:style-name="T8">(</text:span><text:span text:style-name="T9">Esclusione dalla Graduatoria</text:span><text:span text:style-name="T6"> </text:span><text:span text:style-name="T9">d’ istituto per l'individuazione dei perdenti posto</text:span><text:span text:style-name="T8">)</text:span><text:line-break/></text:p>
      <text:p text:style-name="P11"><text:span text:style-name="T11">DICHIARA</text:span><text:line-break/></text:p>
      <text:p text:style-name="P16"><text:span text:style-name="T11">SOTTO LA PROPRIA RESPONSABILITA’</text:span><text:span text:style-name="T8">a norma delle disposizioni contenute nel DPR n. 445 del 28-12-2000, come integrato dall'art. 15 della legge16 gennaio 2003 e modificato dall'art. 15 della legge-12 novembre 2011, n. 183</text:span></text:p>
      <text:p text:style-name="P16"><text:line-break/><text:span text:style-name="T11">di aver diritto a non essere inserit_</text:span> <text:span text:style-name="T11">nella graduatoria d'istituto per</text:span> <text:span text:style-name="T11">l'identificazione dei perdenti posto da</text:span><text:line-break/><text:span text:style-name="T11">trasferire</text:span> <text:span text:style-name="T11">d'ufficio in</text:span> <text:span text:style-name="T11">quanto beneficiario delle precedenze previste per il</text:span> <text:span text:style-name="T11">seguente</text:span> <text:span text:style-name="T11">motivo:</text:span><text:line-break/>__ <text:span text:style-name="T11">disabilità e grave motivo di salute </text:span><text:line-break/>__ <text:span text:style-name="T11">personale disabile </text:span><text:line-break/>__ <text:span text:style-name="T11">assistenza al coniuge,</text:span> <text:span text:style-name="T11">al figlio, al genito</text:span><text:span text:style-name="T12">re</text:span><text:line-break/>__ <text:span text:style-name="T11">personale.</text:span> <text:span text:style-name="T11">che ricopre cariche pubbliche nelle amministrazioni degli</text:span> <text:span text:style-name="T11">Enti Locali </text:span><text:line-break/></text:p>
      <text:p text:style-name="P17"><text:span text:style-name="T11">Inoltre, dichiara di </text:span><text:span text:style-name="T12">non </text:span><text:span text:style-name="T11">aver/ </text:span><text:span text:style-name="T12">avere </text:span><text:span text:style-name="T11"><text:s/>presentato per l’ anno scolastico</text:span> <text:span text:style-name="T13">202</text:span><text:span text:style-name="T14">2</text:span><text:span text:style-name="T13">/202</text:span><text:span text:style-name="T14">3</text:span> <text:span text:style-name="T11">domanda volontaria di </text:span></text:p>
      <text:p text:style-name="P17"><text:span text:style-name="T11"/></text:p>
      <text:p text:style-name="P17"><text:span text:style-name="T11">trasferimento per il comune di__________________________________</text:span> <text:span text:style-name="T15">I</text:span> <text:span text:style-name="T11">dove risiede</text:span> <text:span text:style-name="T11">il familiare assistito.</text:span></text:p>
      <text:p text:style-name="P13"/>
      <text:p text:style-name="P10"><text:span text:style-name="T12">Palermo</text:span><text:span text:style-name="T11">, ___________________</text:span></text:p>
      <text:p text:style-name="P18"><text:span text:style-name="T11"><text:s text:c="113"/>(firma)</text:span></text:p>
      <text:p text:style-name="P14"/>
      <text:p text:style-name="P8"><text:span text:style-name="T11">________________________________</text:span><text:line-break/></text:p>
      <text:section text:style-name="Sect1" text:name="Sezione4">
        <text:p text:style-name="P6"/>
      </text:section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OpenSymbol" svg:font-family="OpenSymbol" style:font-charset="x-symbol"/>
    <style:font-face style:name="CIDFont+F4" svg:font-family="CIDFont+F4"/>
    <style:font-face style:name="sans-serif" svg:font-family="sans-serif"/>
    <style:font-face style:name="serif" svg:font-family="serif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lbertus Extra Bold" svg:font-family="'Albertus Extra Bold', 'Century Gothic'" style:font-family-generic="swiss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Times New Roman" fo:font-size="12pt" fo:language="it" fo:country="IT" style:letter-kerning="true" style:font-name-asian="SimSun" style:font-size-asian="12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it" fo:country="IT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NSimSun" style:font-family-asian="NSimSun" style:font-family-generic-asian="system" style:font-pitch-asian="variable" style:font-size-asian="18pt" style:font-weight-asian="bold" style:font-name-complex="Lucida Sans" style:font-family-complex="'Lucida Sans'" style:font-family-generic-complex="system" style:font-pitch-complex="variable" style:font-size-complex="18pt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Standard">
      <style:text-properties fo:font-size="9pt" fo:font-style="normal" style:font-size-asian="9pt" style:font-style-asian="normal" style:font-size-complex="9pt" style:font-style-complex="normal"/>
    </style:style>
    <style:style style:name="MP2" style:family="paragraph" style:parent-style-name="Standard">
      <style:text-properties fo:font-size="9pt" fo:font-style="italic" style:font-size-asian="9pt" style:font-style-asian="italic" style:font-size-complex="9pt" style:font-style-complex="italic"/>
    </style:style>
    <style:style style:name="MP3" style:family="paragraph" style:parent-style-name="Standard">
      <style:paragraph-properties fo:text-align="justify" style:justify-single-word="false"/>
      <style:text-properties fo:font-size="9pt" fo:font-style="italic" style:font-size-asian="9pt" style:font-style-asian="italic" style:font-size-complex="9pt" style:font-style-complex="italic"/>
    </style:style>
    <style:style style:name="MT1" style:family="text">
      <style:text-properties style:font-name="Times New Roman" fo:font-style="normal" style:font-style-asian="normal" style:font-style-complex="normal"/>
    </style:style>
    <style:style style:name="MT2" style:family="text">
      <style:text-properties fo:color="#000000" loext:opacity="100%" style:font-name="Times New Roman" fo:font-style="normal" style:font-name-asian="CIDFont+F4" style:font-style-asian="normal" style:font-name-complex="CIDFont+F4" style:font-style-complex="normal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footer>
        <text:p text:style-name="MP1">Le informazioni contenute nella presente comunicazione e i relativi allegati possono essere riservate e sono,comunque,destinate esclusivamente alle persone o alla Società sopra indicati.La diffusione distribuzione e/o copiatura del documento trasmesso da parte di qualsiasi soggetto diverso dal destinatario è proibita,sia ai sensi dell'art.616 c.p.che ai sensi del D.lgs n.196/2003 e regolamento UE 679/2016</text:p>
        <text:p text:style-name="MP2"><text:s text:c="43"/>______________________________________________________________ </text:p>
        <text:p text:style-name="MP2"/>
        <text:p text:style-name="MP3"/>
        <text:p text:style-name="MP3"><text:span text:style-name="MT1">Sede Centrale – Via Benfratelli,4 – tel.0916512200 – tel. 0916512082 -Succursale Via Corazza 41, tel.091420882 -Succursale Via Imera 146 – tel.091590273- sitoweb:www.liceocroce.edu.it e-mail </text:span><text:a xlink:type="simple" xlink:href="mailto:PAPS100008@ISTRUZIONE.IT" text:style-name="Internet_20_link" text:visited-style-name="Visited_20_Internet_20_Link"><text:span text:style-name="MT1">PAPS100008@ISTRUZIONE.IT</text:span></text:a><text:span text:style-name="MT1"> –pec <text:s text:c="9"/></text:span><text:a xlink:type="simple" xlink:href="mailto:PAPS100008@PEC.ISTRUZIONE.IT" text:style-name="Internet_20_link" text:visited-style-name="Visited_20_Internet_20_Link"><text:span text:style-name="MT1">PAPS100008@PEC.ISTRUZIONE.IT</text:span></text:a><text:span text:style-name="MT1"> – </text:span><text:span text:style-name="MT2">Codice meccanografico PAPS100008 – C.F. 80017140825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basile </meta:initial-creator>
    <meta:creation-date>2018-09-19T11:53:49.65</meta:creation-date>
    <dc:date>2023-03-07T09:04:17.979000000</dc:date>
    <meta:editing-duration>PT8H35M32S</meta:editing-duration>
    <meta:editing-cycles>29</meta:editing-cycles>
    <meta:generator>LibreOffice/7.1.2.2$Windows_X86_64 LibreOffice_project/8a45595d069ef5570103caea1b71cc9d82b2aae4</meta:generator>
    <meta:printed-by>basile </meta:printed-by>
    <meta:print-date>2020-08-27T12:19:08.54</meta:print-date>
    <meta:document-statistic meta:table-count="0" meta:image-count="0" meta:object-count="0" meta:page-count="1" meta:paragraph-count="18" meta:word-count="264" meta:character-count="2725" meta:non-whitespace-character-count="2015"/>
  </office:meta>
</office:document-meta>
</file>