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automatic-styles>
    <style:style style:name="P1" style:parent-style-name="Normale" style:master-page-name="MP0" style:family="paragraph">
      <style:paragraph-properties fo:break-before="page" fo:text-align="center" fo:line-height="104%"/>
    </style:style>
    <style:style style:name="T2" style:parent-style-name="Car.predefinitoparagrafo" style:family="text">
      <style:text-properties style:font-name-complex="Calibri" fo:font-weight="bold" style:font-weight-asian="bold" fo:font-size="12pt" style:font-size-asian="12pt" style:font-size-complex="12pt"/>
    </style:style>
    <style:style style:name="T3" style:parent-style-name="Car.predefinitoparagrafo" style:family="text">
      <style:text-properties style:font-name-complex="Calibri" fo:font-weight="bold" style:font-weight-asian="bold" fo:color="#202124" fo:font-size="12pt" style:font-size-asian="12pt" style:font-size-complex="12pt" fo:background-color="#FFFFFF"/>
    </style:style>
    <style:style style:name="P4" style:parent-style-name="Normale" style:family="paragraph">
      <style:paragraph-properties fo:text-align="justify"/>
    </style:style>
    <style:style style:name="T5" style:parent-style-name="Car.predefinitoparagrafo" style:family="text">
      <style:text-properties style:font-name-complex="Calibri" fo:color="#333333" fo:font-size="12pt" style:font-size-asian="12pt" style:font-size-complex="12pt"/>
    </style:style>
    <style:style style:name="T6" style:parent-style-name="Car.predefinitoparagrafo" style:family="text">
      <style:text-properties style:font-name-complex="Calibri" fo:color="#333333" fo:font-size="12pt" style:font-size-asian="12pt" style:font-size-complex="12pt"/>
    </style:style>
    <style:style style:name="T7" style:parent-style-name="Car.predefinitoparagrafo" style:family="text">
      <style:text-properties style:font-name-complex="Calibri" fo:color="#000000" fo:font-size="12pt" style:font-size-asian="12pt" style:font-size-complex="12pt" fo:background-color="#FFFFFF"/>
    </style:style>
    <style:style style:name="T8" style:parent-style-name="Car.predefinitoparagrafo" style:family="text">
      <style:text-properties style:font-name-complex="Calibri" fo:color="#000000" fo:font-size="12pt" style:font-size-asian="12pt" style:font-size-complex="12pt" fo:background-color="#FFFFFF"/>
    </style:style>
    <style:style style:name="T9" style:parent-style-name="Car.predefinitoparagrafo" style:family="text">
      <style:text-properties style:font-name-complex="Calibri" fo:color="#000000" fo:font-size="12pt" style:font-size-asian="12pt" style:font-size-complex="12pt" fo:background-color="#FFFFFF"/>
    </style:style>
    <style:style style:name="T10" style:parent-style-name="Car.predefinitoparagrafo" style:family="text">
      <style:text-properties style:font-name-complex="Calibri" fo:color="#000000" fo:font-size="12pt" style:font-size-asian="12pt" style:font-size-complex="12pt" fo:background-color="#FFFFFF"/>
    </style:style>
    <style:style style:name="P11" style:parent-style-name="NormaleWeb" style:family="paragraph">
      <style:paragraph-properties fo:text-align="justify" fo:margin-top="0in" fo:margin-bottom="0.1041in" fo:background-color="#FFFFFF"/>
    </style:style>
    <style:style style:name="T12" style:parent-style-name="Car.predefinitoparagrafo" style:family="text">
      <style:text-properties style:font-name="Calibri" style:font-name-complex="Calibri" fo:color="#333333"/>
    </style:style>
    <style:style style:name="T13" style:parent-style-name="Car.predefinitoparagrafo" style:family="text">
      <style:text-properties style:font-name="Calibri" style:font-name-complex="Calibri" fo:color="#333333"/>
    </style:style>
    <style:style style:name="T14" style:parent-style-name="Car.predefinitoparagrafo" style:family="text">
      <style:text-properties style:font-name="Calibri" style:font-name-complex="Calibri" fo:color="#333333"/>
    </style:style>
    <style:style style:name="T15" style:parent-style-name="Car.predefinitoparagrafo" style:family="text">
      <style:text-properties style:font-name="Calibri" style:font-name-complex="Calibri" fo:color="#333333"/>
    </style:style>
    <style:style style:name="T16" style:parent-style-name="Car.predefinitoparagrafo" style:family="text">
      <style:text-properties style:font-name="Calibri" style:font-name-complex="Calibri" fo:font-style="italic" style:font-style-asian="italic" style:font-style-complex="italic" fo:color="#333333"/>
    </style:style>
    <style:style style:name="T17" style:parent-style-name="Car.predefinitoparagrafo" style:family="text">
      <style:text-properties style:font-name="Calibri" style:font-name-complex="Calibri" fo:font-style="italic" style:font-style-asian="italic" style:font-style-complex="italic" fo:color="#333333"/>
    </style:style>
    <style:style style:name="T18" style:parent-style-name="Car.predefinitoparagrafo" style:family="text">
      <style:text-properties style:font-name="Calibri" style:font-name-complex="Calibri" fo:font-style="italic" style:font-style-asian="italic" style:font-style-complex="italic" fo:color="#333333"/>
    </style:style>
    <style:style style:name="T19" style:parent-style-name="Car.predefinitoparagrafo" style:family="text">
      <style:text-properties style:font-name="Calibri" style:font-name-complex="Calibri" fo:font-style="italic" style:font-style-asian="italic" style:font-style-complex="italic" fo:color="#333333"/>
    </style:style>
    <style:style style:name="T20" style:parent-style-name="Car.predefinitoparagrafo" style:family="text">
      <style:text-properties style:font-name="Calibri" style:font-name-complex="Calibri" fo:color="#333333"/>
    </style:style>
    <style:style style:name="P21" style:parent-style-name="Normale" style:family="paragraph">
      <style:paragraph-properties fo:text-align="justify" fo:margin-bottom="0.1041in" fo:line-height="100%" fo:background-color="#FFFFFF"/>
      <style:text-properties style:font-name-asian="Times New Roman" style:font-name-complex="Calibri" fo:color="#333333" fo:font-size="12pt" style:font-size-asian="12pt" style:font-size-complex="12pt" style:language-asian="it" style:country-asian="IT"/>
    </style:style>
    <style:style style:name="P22" style:parent-style-name="Normale" style:family="paragraph">
      <style:paragraph-properties fo:text-align="justify" fo:margin-bottom="0.1041in" fo:line-height="100%" fo:background-color="#FFFFFF"/>
    </style:style>
    <style:style style:name="T23"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24" style:parent-style-name="Car.predefinitoparagrafo" style:family="text">
      <style:text-properties style:font-name-asian="Times New Roman" style:font-name-complex="Calibri" fo:font-size="12pt" style:font-size-asian="12pt" style:font-size-complex="12pt" style:language-asian="it" style:country-asian="IT"/>
    </style:style>
    <style:style style:name="T25"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26"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27"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28"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29"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P30" style:parent-style-name="Normale" style:family="paragraph">
      <style:paragraph-properties fo:text-align="justify" fo:margin-bottom="0.1041in" fo:line-height="100%" fo:background-color="#FFFFFF"/>
    </style:style>
    <style:style style:name="T31"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32" style:parent-style-name="Car.predefinitoparagrafo" style:family="text">
      <style:text-properties style:font-name-asian="Times New Roman" style:font-name-complex="Calibri" fo:font-size="12pt" style:font-size-asian="12pt" style:font-size-complex="12pt" style:language-asian="it" style:country-asian="IT"/>
    </style:style>
    <style:style style:name="T33"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34"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35"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36" style:parent-style-name="Car.predefinitoparagrafo" style:family="text">
      <style:text-properties style:font-name-asian="Times New Roman" style:font-name-complex="Calibri" fo:font-style="italic" style:font-style-asian="italic" style:font-style-complex="italic" fo:color="#333333" fo:font-size="12pt" style:font-size-asian="12pt" style:font-size-complex="12pt" style:language-asian="it" style:country-asian="IT"/>
    </style:style>
    <style:style style:name="T37" style:parent-style-name="Car.predefinitoparagrafo" style:family="text">
      <style:text-properties style:font-name-asian="Times New Roman" style:font-name-complex="Calibri" fo:font-style="italic" style:font-style-asian="italic" style:font-style-complex="italic" fo:color="#333333" fo:font-size="12pt" style:font-size-asian="12pt" style:font-size-complex="12pt" style:language-asian="it" style:country-asian="IT"/>
    </style:style>
    <style:style style:name="T38" style:parent-style-name="Car.predefinitoparagrafo" style:family="text">
      <style:text-properties style:font-name-asian="Times New Roman" style:font-name-complex="Calibri" fo:font-style="italic" style:font-style-asian="italic" style:font-style-complex="italic" fo:color="#333333" fo:font-size="12pt" style:font-size-asian="12pt" style:font-size-complex="12pt" style:language-asian="it" style:country-asian="IT"/>
    </style:style>
    <style:style style:name="T39"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P40" style:parent-style-name="Normale" style:family="paragraph">
      <style:paragraph-properties fo:text-align="justify" fo:margin-bottom="0.1041in" fo:line-height="100%" fo:background-color="#FFFFFF"/>
    </style:style>
    <style:style style:name="T41"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42" style:parent-style-name="Car.predefinitoparagrafo" style:family="text">
      <style:text-properties style:font-name-asian="Times New Roman" style:font-name-complex="Calibri" fo:font-size="12pt" style:font-size-asian="12pt" style:font-size-complex="12pt" style:language-asian="it" style:country-asian="IT"/>
    </style:style>
    <style:style style:name="T43" style:parent-style-name="Car.predefinitoparagrafo" style:family="text">
      <style:text-properties style:font-name-asian="Times New Roman" style:font-name-complex="Calibri" fo:font-size="12pt" style:font-size-asian="12pt" style:font-size-complex="12pt" style:language-asian="it" style:country-asian="IT"/>
    </style:style>
    <style:style style:name="T44"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45"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46"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P47" style:parent-style-name="Normale" style:family="paragraph">
      <style:paragraph-properties fo:text-align="justify" fo:margin-bottom="0.1041in" fo:line-height="100%" fo:background-color="#FFFFFF"/>
    </style:style>
    <style:style style:name="T48"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49"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50"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51"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52" style:parent-style-name="Car.predefinitoparagrafo" style:family="text">
      <style:text-properties style:font-name-asian="Times New Roman" style:font-name-complex="Calibri" fo:font-size="12pt" style:font-size-asian="12pt" style:font-size-complex="12pt" style:language-asian="it" style:country-asian="IT"/>
    </style:style>
    <style:style style:name="T53"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54"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P55" style:parent-style-name="Normale" style:family="paragraph">
      <style:paragraph-properties fo:text-align="justify" fo:margin-bottom="0.1041in" fo:line-height="100%" fo:background-color="#FFFFFF"/>
    </style:style>
    <style:style style:name="T56"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57"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58" style:parent-style-name="Car.predefinitoparagrafo" style:family="text">
      <style:text-properties fo:font-size="12pt" style:font-size-asian="12pt" style:font-size-complex="12pt"/>
    </style:style>
    <style:style style:name="P59" style:parent-style-name="Normale" style:family="paragraph">
      <style:paragraph-properties fo:text-align="justify" fo:margin-bottom="0.1041in" fo:line-height="100%" fo:background-color="#FFFFFF"/>
      <style:text-properties style:font-name-asian="Times New Roman" style:font-name-complex="Calibri" fo:color="#333333" fo:font-size="12pt" style:font-size-asian="12pt" style:font-size-complex="12pt" style:language-asian="it" style:country-asian="IT"/>
    </style:style>
    <style:style style:name="P60" style:parent-style-name="Normale" style:family="paragraph">
      <style:paragraph-properties fo:text-align="justify" fo:margin-bottom="0.1041in" fo:line-height="100%" fo:background-color="#FFFFFF"/>
    </style:style>
    <style:style style:name="T61"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62"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63"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64"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65"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66"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67" style:parent-style-name="Car.predefinitoparagrafo" style:family="text">
      <style:text-properties style:font-name-asian="Times New Roman" style:font-name-complex="Calibri" fo:font-style="italic" style:font-style-asian="italic" style:font-style-complex="italic" fo:color="#333333" fo:font-size="12pt" style:font-size-asian="12pt" style:font-size-complex="12pt" style:language-asian="it" style:country-asian="IT"/>
    </style:style>
    <style:style style:name="T68" style:parent-style-name="Car.predefinitoparagrafo" style:family="text">
      <style:text-properties style:font-name-asian="Times New Roman" style:font-name-complex="Calibri" fo:font-style="italic" style:font-style-asian="italic" style:font-style-complex="italic" fo:color="#333333" fo:font-size="12pt" style:font-size-asian="12pt" style:font-size-complex="12pt" style:language-asian="it" style:country-asian="IT"/>
    </style:style>
    <style:style style:name="T69" style:parent-style-name="Car.predefinitoparagrafo" style:family="text">
      <style:text-properties style:font-name-asian="Times New Roman" style:font-name-complex="Calibri" fo:font-style="italic" style:font-style-asian="italic" style:font-style-complex="italic" fo:color="#333333" fo:font-size="12pt" style:font-size-asian="12pt" style:font-size-complex="12pt" style:language-asian="it" style:country-asian="IT"/>
    </style:style>
    <style:style style:name="P70" style:parent-style-name="Normale" style:family="paragraph">
      <style:paragraph-properties fo:text-align="justify" fo:margin-bottom="0.1041in" fo:line-height="100%" fo:background-color="#FFFFFF"/>
    </style:style>
    <style:style style:name="T71"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72"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73" style:parent-style-name="Car.predefinitoparagrafo" style:family="text">
      <style:text-properties style:font-name-asian="Times New Roman" style:font-name-complex="Calibri" fo:font-style="italic" style:font-style-asian="italic" style:font-style-complex="italic" fo:color="#333333" fo:font-size="12pt" style:font-size-asian="12pt" style:font-size-complex="12pt" style:language-asian="it" style:country-asian="IT"/>
    </style:style>
    <style:style style:name="T74"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P75" style:parent-style-name="Normale" style:family="paragraph">
      <style:paragraph-properties fo:text-align="justify" fo:margin-bottom="0.1041in" fo:line-height="100%" fo:background-color="#FFFFFF"/>
    </style:style>
    <style:style style:name="T76"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77"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78"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79"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80" style:parent-style-name="Car.predefinitoparagrafo" style:family="text">
      <style:text-properties style:font-name-complex="Calibri" fo:color="#000000" fo:font-size="12pt" style:font-size-asian="12pt" style:font-size-complex="12pt"/>
    </style:style>
    <style:style style:name="T81"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82"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83"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84"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85"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86"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87"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88"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89"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90"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91"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92"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93"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P94" style:parent-style-name="Normale" style:family="paragraph">
      <style:paragraph-properties fo:text-align="justify" fo:margin-bottom="0.1041in" fo:line-height="100%" fo:background-color="#FFFFFF"/>
      <style:text-properties style:font-name-asian="Times New Roman" style:font-name-complex="Calibri" fo:color="#333333" fo:font-size="12pt" style:font-size-asian="12pt" style:font-size-complex="12pt" style:language-asian="it" style:country-asian="IT"/>
    </style:style>
    <style:style style:name="P95" style:parent-style-name="Normale" style:family="paragraph">
      <style:paragraph-properties fo:text-align="justify" fo:margin-bottom="0.1041in" fo:line-height="100%" fo:background-color="#FFFFFF"/>
      <style:text-properties style:font-name-asian="Times New Roman" style:font-name-complex="Calibri" fo:color="#333333" fo:font-size="12pt" style:font-size-asian="12pt" style:font-size-complex="12pt" style:language-asian="it" style:country-asian="IT"/>
    </style:style>
    <style:style style:name="P96" style:parent-style-name="Normale" style:family="paragraph">
      <style:paragraph-properties fo:text-align="justify" fo:margin-bottom="0.1041in" fo:line-height="100%" fo:background-color="#FFFFFF"/>
      <style:text-properties style:font-name-asian="Times New Roman" style:font-name-complex="Calibri" fo:color="#333333" fo:font-size="12pt" style:font-size-asian="12pt" style:font-size-complex="12pt" style:language-asian="it" style:country-asian="IT"/>
    </style:style>
    <style:style style:name="P97" style:parent-style-name="NormaleWeb" style:family="paragraph">
      <style:paragraph-properties fo:text-align="justify" fo:margin-top="0in" fo:margin-bottom="0in" fo:background-color="#FFFFFF"/>
    </style:style>
    <style:style style:name="T98" style:parent-style-name="Car.predefinitoparagrafo" style:family="text">
      <style:text-properties style:font-name="Calibri" style:font-name-complex="Calibri" fo:color="#333333"/>
    </style:style>
    <style:style style:name="T99" style:parent-style-name="Car.predefinitoparagrafo" style:family="text">
      <style:text-properties style:font-name="Calibri" style:font-name-complex="Calibri" fo:color="#333333"/>
    </style:style>
    <style:style style:name="T100" style:parent-style-name="Car.predefinitoparagrafo" style:family="text">
      <style:text-properties style:font-name="Calibri" style:font-name-complex="Calibri" fo:color="#000000"/>
    </style:style>
    <style:style style:name="T101" style:parent-style-name="Car.predefinitoparagrafo" style:family="text">
      <style:text-properties style:font-name="Calibri" style:font-name-complex="Calibri" fo:color="#000000"/>
    </style:style>
    <style:style style:name="T102" style:parent-style-name="Car.predefinitoparagrafo" style:family="text">
      <style:text-properties style:font-name="Calibri" style:font-name-complex="Calibri" fo:color="#333333"/>
    </style:style>
    <style:style style:name="T103" style:parent-style-name="Car.predefinitoparagrafo" style:family="text">
      <style:text-properties style:font-name="Calibri" style:font-name-complex="Calibri" fo:color="#333333"/>
    </style:style>
    <style:style style:name="T104" style:parent-style-name="Car.predefinitoparagrafo" style:family="text">
      <style:text-properties style:font-name="Calibri" style:font-name-complex="Calibri" fo:color="#333333"/>
    </style:style>
    <style:style style:name="P105" style:parent-style-name="Normale" style:family="paragraph">
      <style:paragraph-properties fo:text-align="justify" fo:margin-bottom="0.1041in" fo:line-height="100%" fo:background-color="#FFFFFF"/>
    </style:style>
    <style:style style:name="T106"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107"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108" style:parent-style-name="Car.predefinitoparagrafo" style:family="text">
      <style:text-properties style:font-name-asian="Times New Roman" style:font-name-complex="Calibri" fo:font-style="italic" style:font-style-asian="italic" style:font-style-complex="italic" fo:color="#333333" fo:font-size="12pt" style:font-size-asian="12pt" style:font-size-complex="12pt" style:language-asian="it" style:country-asian="IT"/>
    </style:style>
    <style:style style:name="T109" style:parent-style-name="Car.predefinitoparagrafo" style:family="text">
      <style:text-properties style:font-name-asian="Times New Roman" style:font-name-complex="Calibri" fo:font-style="italic" style:font-style-asian="italic" style:font-style-complex="italic" fo:color="#333333" fo:font-size="12pt" style:font-size-asian="12pt" style:font-size-complex="12pt" style:language-asian="it" style:country-asian="IT"/>
    </style:style>
    <style:style style:name="T110" style:parent-style-name="Car.predefinitoparagrafo" style:family="text">
      <style:text-properties style:font-name-asian="Times New Roman" style:font-name-complex="Calibri" fo:font-style="italic" style:font-style-asian="italic" style:font-style-complex="italic" fo:color="#333333" fo:font-size="12pt" style:font-size-asian="12pt" style:font-size-complex="12pt" style:language-asian="it" style:country-asian="IT"/>
    </style:style>
    <style:style style:name="T111" style:parent-style-name="Car.predefinitoparagrafo" style:family="text">
      <style:text-properties style:font-name-asian="Times New Roman" style:font-name-complex="Calibri" fo:font-style="italic" style:font-style-asian="italic" style:font-style-complex="italic" fo:color="#333333" fo:font-size="12pt" style:font-size-asian="12pt" style:font-size-complex="12pt" style:language-asian="it" style:country-asian="IT"/>
    </style:style>
    <style:style style:name="T112" style:parent-style-name="Car.predefinitoparagrafo" style:family="text">
      <style:text-properties style:font-name-asian="Times New Roman" style:font-name-complex="Calibri" fo:font-style="italic" style:font-style-asian="italic" style:font-style-complex="italic" fo:color="#333333" fo:font-size="12pt" style:font-size-asian="12pt" style:font-size-complex="12pt" style:language-asian="it" style:country-asian="IT"/>
    </style:style>
    <style:style style:name="T113" style:parent-style-name="Car.predefinitoparagrafo" style:family="text">
      <style:text-properties style:font-name-asian="Times New Roman" style:font-name-complex="Calibri" fo:font-style="italic" style:font-style-asian="italic" style:font-style-complex="italic" fo:color="#333333" fo:font-size="12pt" style:font-size-asian="12pt" style:font-size-complex="12pt" style:language-asian="it" style:country-asian="IT"/>
    </style:style>
    <style:style style:name="T114" style:parent-style-name="Car.predefinitoparagrafo" style:family="text">
      <style:text-properties style:font-name-asian="Times New Roman" style:font-name-complex="Calibri" fo:font-style="italic" style:font-style-asian="italic" style:font-style-complex="italic" fo:color="#333333" fo:font-size="12pt" style:font-size-asian="12pt" style:font-size-complex="12pt" style:language-asian="it" style:country-asian="IT"/>
    </style:style>
    <style:style style:name="T115"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116"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117" style:parent-style-name="Car.predefinitoparagrafo" style:family="text">
      <style:text-properties style:font-name-asian="Times New Roman" style:font-name-complex="Calibri" fo:font-style="italic" style:font-style-asian="italic" style:font-style-complex="italic" fo:color="#333333" fo:font-size="12pt" style:font-size-asian="12pt" style:font-size-complex="12pt" style:language-asian="it" style:country-asian="IT"/>
    </style:style>
    <style:style style:name="T118" style:parent-style-name="Car.predefinitoparagrafo" style:family="text">
      <style:text-properties style:font-name-asian="Times New Roman" style:font-name-complex="Calibri" fo:font-style="italic" style:font-style-asian="italic" style:font-style-complex="italic" fo:color="#333333" fo:font-size="12pt" style:font-size-asian="12pt" style:font-size-complex="12pt" style:language-asian="it" style:country-asian="IT"/>
    </style:style>
    <style:style style:name="T119" style:parent-style-name="Car.predefinitoparagrafo" style:family="text">
      <style:text-properties style:font-name-asian="Times New Roman" style:font-name-complex="Calibri" fo:font-style="italic" style:font-style-asian="italic" style:font-style-complex="italic" fo:color="#333333" fo:font-size="12pt" style:font-size-asian="12pt" style:font-size-complex="12pt" style:language-asian="it" style:country-asian="IT"/>
    </style:style>
    <style:style style:name="T120" style:parent-style-name="Car.predefinitoparagrafo" style:family="text">
      <style:text-properties style:font-name-asian="Times New Roman" style:font-name-complex="Calibri" fo:font-style="italic" style:font-style-asian="italic" style:font-style-complex="italic" fo:color="#333333" fo:font-size="12pt" style:font-size-asian="12pt" style:font-size-complex="12pt" style:language-asian="it" style:country-asian="IT"/>
    </style:style>
    <style:style style:name="T121"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P122" style:parent-style-name="Normale" style:family="paragraph">
      <style:paragraph-properties fo:text-align="justify" fo:margin-bottom="0.1041in" fo:line-height="100%" fo:background-color="#FFFFFF"/>
    </style:style>
    <style:style style:name="T123"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124"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125"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126"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127"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128" style:parent-style-name="Car.predefinitoparagrafo" style:family="text">
      <style:text-properties style:font-name-asian="Times New Roman" style:font-name-complex="Calibri" fo:color="#333333" fo:font-size="12pt" style:font-size-asian="12pt" style:font-size-complex="12pt" style:language-asian="it" style:country-asian="IT"/>
    </style:style>
    <style:style style:name="T129" style:parent-style-name="Car.predefinitoparagrafo" style:family="text">
      <style:text-properties style:font-name-complex="Calibri" fo:color="#000000" fo:font-size="12pt" style:font-size-asian="12pt" style:font-size-complex="12pt"/>
    </style:style>
    <style:style style:name="T130" style:parent-style-name="Car.predefinitoparagrafo" style:family="text">
      <style:text-properties style:font-name-complex="Calibri" fo:font-style="italic" style:font-style-asian="italic" fo:color="#000000" fo:font-size="12pt" style:font-size-asian="12pt" style:font-size-complex="12pt"/>
    </style:style>
    <style:style style:name="T131" style:parent-style-name="Car.predefinitoparagrafo" style:family="text">
      <style:text-properties style:font-name-complex="Calibri" fo:font-style="italic" style:font-style-asian="italic" fo:color="#000000" fo:font-size="12pt" style:font-size-asian="12pt" style:font-size-complex="12pt"/>
    </style:style>
    <style:style style:name="T132" style:parent-style-name="Car.predefinitoparagrafo" style:family="text">
      <style:text-properties style:font-name-complex="Calibri" fo:color="#000000" fo:font-size="12pt" style:font-size-asian="12pt" style:font-size-complex="12pt"/>
    </style:style>
    <style:style style:name="T133" style:parent-style-name="Car.predefinitoparagrafo" style:family="text">
      <style:text-properties style:font-name-complex="Calibri" fo:color="#000000" fo:font-size="12pt" style:font-size-asian="12pt" style:font-size-complex="12pt"/>
    </style:style>
    <style:style style:name="T134" style:parent-style-name="Car.predefinitoparagrafo" style:family="text">
      <style:text-properties style:font-name-complex="Calibri" fo:font-style="italic" style:font-style-asian="italic" fo:color="#000000" fo:font-size="12pt" style:font-size-asian="12pt" style:font-size-complex="12pt"/>
    </style:style>
    <style:style style:name="T135" style:parent-style-name="Car.predefinitoparagrafo" style:family="text">
      <style:text-properties style:font-name-complex="Calibri" fo:font-style="italic" style:font-style-asian="italic" fo:color="#000000" fo:font-size="12pt" style:font-size-asian="12pt" style:font-size-complex="12pt"/>
    </style:style>
    <style:style style:name="T136" style:parent-style-name="Car.predefinitoparagrafo" style:family="text">
      <style:text-properties style:font-name-complex="Calibri" fo:color="#000000" fo:font-size="12pt" style:font-size-asian="12pt" style:font-size-complex="12pt"/>
    </style:style>
    <style:style style:name="T137" style:parent-style-name="Car.predefinitoparagrafo" style:family="text">
      <style:text-properties style:font-name-complex="Calibri" fo:color="#000000" fo:font-size="12pt" style:font-size-asian="12pt" style:font-size-complex="12pt"/>
    </style:style>
    <style:style style:name="T138" style:parent-style-name="Car.predefinitoparagrafo" style:family="text">
      <style:text-properties style:font-name-complex="Calibri" fo:color="#000000" fo:font-size="12pt" style:font-size-asian="12pt" style:font-size-complex="12pt"/>
    </style:style>
    <style:style style:name="P139" style:parent-style-name="Normale" style:family="paragraph">
      <style:paragraph-properties fo:text-align="justify"/>
    </style:style>
    <style:style style:name="T140" style:parent-style-name="Car.predefinitoparagrafo" style:family="text">
      <style:text-properties style:font-name-complex="Calibri" fo:font-size="12pt" style:font-size-asian="12pt" style:font-size-complex="12pt"/>
    </style:style>
    <style:style style:name="T141" style:parent-style-name="Car.predefinitoparagrafo" style:family="text">
      <style:text-properties style:font-name-complex="Calibri" fo:color="#000000" fo:font-size="12pt" style:font-size-asian="12pt" style:font-size-complex="12pt" fo:background-color="#FFFFFF"/>
    </style:style>
    <style:style style:name="T142" style:parent-style-name="Enfasicorsivo" style:family="text">
      <style:text-properties style:font-name-complex="Calibri" fo:color="#000000" fo:font-size="12pt" style:font-size-asian="12pt" style:font-size-complex="12pt" fo:background-color="#FFFFFF"/>
    </style:style>
    <style:style style:name="T143" style:parent-style-name="Enfasicorsivo" style:family="text">
      <style:text-properties style:font-name-complex="Calibri" fo:color="#000000" fo:font-size="12pt" style:font-size-asian="12pt" style:font-size-complex="12pt" fo:background-color="#FFFFFF"/>
    </style:style>
    <style:style style:name="T144" style:parent-style-name="Car.predefinitoparagrafo" style:family="text">
      <style:text-properties style:font-name-complex="Calibri" fo:color="#000000" fo:font-size="12pt" style:font-size-asian="12pt" style:font-size-complex="12pt" fo:background-color="#FFFFFF"/>
    </style:style>
    <style:style style:name="T145" style:parent-style-name="Enfasicorsivo" style:family="text">
      <style:text-properties style:font-name-complex="Calibri" fo:color="#000000" fo:font-size="12pt" style:font-size-asian="12pt" style:font-size-complex="12pt" fo:background-color="#FFFFFF"/>
    </style:style>
    <style:style style:name="T146" style:parent-style-name="Car.predefinitoparagrafo" style:family="text">
      <style:text-properties style:font-name-complex="Calibri" fo:color="#000000" fo:font-size="12pt" style:font-size-asian="12pt" style:font-size-complex="12pt" fo:background-color="#FFFFFF"/>
    </style:style>
    <style:style style:name="P147" style:parent-style-name="Normale" style:family="paragraph">
      <style:paragraph-properties fo:text-align="justify"/>
    </style:style>
    <style:style style:name="T148" style:parent-style-name="Car.predefinitoparagrafo" style:family="text">
      <style:text-properties style:font-name-complex="Calibri" fo:color="#000000" fo:font-size="12pt" style:font-size-asian="12pt" style:font-size-complex="12pt"/>
    </style:style>
    <style:style style:name="T149" style:parent-style-name="Car.predefinitoparagrafo" style:family="text">
      <style:text-properties style:font-name-complex="Calibri" fo:color="#000000" fo:font-size="12pt" style:font-size-asian="12pt" style:font-size-complex="12pt"/>
    </style:style>
    <style:style style:name="T150" style:parent-style-name="Car.predefinitoparagrafo" style:family="text">
      <style:text-properties style:font-name-complex="Calibri" fo:color="#333333" fo:font-size="12pt" style:font-size-asian="12pt" style:font-size-complex="12pt" fo:background-color="#FFFFFF"/>
    </style:style>
    <style:style style:name="T151" style:parent-style-name="Car.predefinitoparagrafo" style:family="text">
      <style:text-properties style:font-name-complex="Calibri" fo:color="#000000" fo:font-size="12pt" style:font-size-asian="12pt" style:font-size-complex="12pt"/>
    </style:style>
    <style:style style:name="T152" style:parent-style-name="Car.predefinitoparagrafo" style:family="text">
      <style:text-properties style:font-name-complex="Calibri" fo:color="#000000" fo:font-size="12pt" style:font-size-asian="12pt" style:font-size-complex="12pt"/>
    </style:style>
    <style:style style:name="T153" style:parent-style-name="Car.predefinitoparagrafo" style:family="text">
      <style:text-properties style:font-name-complex="Calibri" fo:color="#333333" fo:font-size="12pt" style:font-size-asian="12pt" style:font-size-complex="12pt" fo:background-color="#FFFFFF"/>
    </style:style>
    <style:style style:name="T154" style:parent-style-name="Car.predefinitoparagrafo" style:family="text">
      <style:text-properties style:font-name-complex="Calibri" fo:color="#333333" fo:font-size="12pt" style:font-size-asian="12pt" style:font-size-complex="12pt" fo:background-color="#FFFFFF"/>
    </style:style>
    <style:style style:name="T155" style:parent-style-name="Car.predefinitoparagrafo" style:family="text">
      <style:text-properties style:font-name-complex="Calibri" fo:font-style="italic" style:font-style-asian="italic" fo:color="#333333" fo:font-size="12pt" style:font-size-asian="12pt" style:font-size-complex="12pt" fo:background-color="#FFFFFF"/>
    </style:style>
    <style:style style:name="T156" style:parent-style-name="Car.predefinitoparagrafo" style:family="text">
      <style:text-properties style:font-name-complex="Calibri" fo:font-style="italic" style:font-style-asian="italic" fo:color="#333333" fo:font-size="12pt" style:font-size-asian="12pt" style:font-size-complex="12pt" fo:background-color="#FFFFFF"/>
    </style:style>
    <style:style style:name="T157" style:parent-style-name="Car.predefinitoparagrafo" style:family="text">
      <style:text-properties style:font-name-complex="Calibri" fo:color="#000000" fo:font-size="12pt" style:font-size-asian="12pt" style:font-size-complex="12pt"/>
    </style:style>
    <style:style style:name="P158" style:parent-style-name="Normale" style:family="paragraph">
      <style:paragraph-properties fo:text-align="justify" fo:margin-top="0.1416in" fo:margin-bottom="0.1416in" fo:line-height="100%" fo:background-color="#FFFFFF"/>
    </style:style>
    <style:style style:name="T159" style:parent-style-name="Car.predefinitoparagrafo" style:family="text">
      <style:text-properties style:font-name-asian="Times New Roman" style:font-name-complex="Calibri" fo:color="#1A1A1A" fo:font-size="12pt" style:font-size-asian="12pt" style:font-size-complex="12pt" fo:background-color="#FFFFFF" style:language-asian="it" style:country-asian="IT"/>
    </style:style>
    <style:style style:name="T160" style:parent-style-name="Car.predefinitoparagrafo" style:family="text">
      <style:text-properties style:font-name-asian="Times New Roman" style:font-name-complex="Calibri" fo:color="#1A1A1A" fo:font-size="12pt" style:font-size-asian="12pt" style:font-size-complex="12pt" fo:background-color="#FFFFFF" style:language-asian="it" style:country-asian="IT"/>
    </style:style>
    <style:style style:name="P161" style:parent-style-name="Normale" style:family="paragraph">
      <style:paragraph-properties fo:text-align="justify"/>
      <style:text-properties style:font-name-complex="Calibri" fo:font-size="12pt" style:font-size-asian="12pt" style:font-size-complex="12pt"/>
    </style:style>
  </office:automatic-styles>
  <office:body>
    <office:text text:use-soft-page-breaks="true">
      <text:p text:style-name="P1"><text:span text:style-name="T2">21 settembre 1990: assassinio di<text:s/></text:span><text:span text:style-name="T3">Rosario Livatino</text:span></text:p>
      <text:p text:style-name="P4"><text:span text:style-name="T5">In occasione dell'anniversario della sua scomparsa, vogliamo e dobbiamo tenere vivo il ricordo di Rosario<text:s/></text:span><text:span text:style-name="T6">Angelo Livatino, il “giudice ragazzino”, come ebbe a definirlo<text:s/></text:span><text:span text:style-name="T7">Francesco Cossiga, allora Presidente della Repubblica, che, a suo dire, per la giovane età e<text:s/></text:span><text:span text:style-name="T8">l’</text:span><text:span text:style-name="T9">inesperienza, non poteva seguire indagini così impegnative come quelle contro la mafia e il traffico</text:span><text:span text:style-name="T10"><text:s/>di droga.</text:span></text:p>
      <text:p text:style-name="P11"><text:span text:style-name="T12">Di lui, il Consiglio G</text:span><text:span text:style-name="T13">iudiziario<text:s/></text:span><text:span text:style-name="T14">del</text:span><text:span text:style-name="T15">la Corte d’appello di Caltanissetta il 29 marzo 1979, nell’emettere parere positivo al conferimento delle funzioni giudiziarie, ne sottolinea “</text:span><text:span text:style-name="T16"> il carattere serio e riflessivo, i modi garbati e modesti, il</text:span><text:span text:style-name="T17"><text:s/>tratto sobrio e contenuto […] attaccato visceralmente al proprio lavoro e dotato di spiccato senso del dovere, che si concretizza in uno sforzo costante di apprendimento dei dettami della delicata funzione che sarà chiamato ad assolvere</text:span><text:span text:style-name="T18"><text:s/></text:span><text:span text:style-name="T19">…<text:s/></text:span><text:span text:style-name="T20">”.</text:span></text:p>
      <text:p text:style-name="P21">Il Consiglio Superiore della Magistratura, il 13 giugno dello stesso anno dispone<text:s/>il conferimento delle funzioni giudiziarie.</text:p>
      <text:p text:style-name="P22"><text:span text:style-name="T23">Il </text:span><text:a xlink:href="https://www.csm.it/documents/21768/4480727/immissione+in+possesso.pdf/94acae75-5ae3-26cf-76c0-82f1c1f8dd49" office:target-frame-name="_top" xlink:show="replace"><text:span text:style-name="T24">24 settembre 1979</text:span></text:a><text:span text:style-name="T25"> arriva alla Procura di Agrigento dove svolge le funzioni di Sostitu</text:span><text:span text:style-name="T26">to procuratore della Repubblica e dove rimarrà per più di otto anni, seguendo inchieste molto delicate che lo porteranno a scoprire i loschi rapporti tra gruppi imprenditoriali e famiglie della Stidd</text:span><text:span text:style-name="T27">a (la mafia agrigentina), tra</text:span><text:span text:style-name="T28"><text:s/>famiglie mafiose e polit</text:span><text:span text:style-name="T29">ici locali e nazionali.</text:span></text:p>
      <text:p text:style-name="P30"><text:span text:style-name="T31">L’</text:span><text:a xlink:href="https://www.csm.it/documents/21768/4480727/11dic1980+verbale.pdf/a9631269-7d87-8256-9ca5-598dfa4965c2" office:target-frame-name="_top" xlink:show="replace"><text:span text:style-name="T32">11 dicembre 1980</text:span></text:a><text:span text:style-name="T33"> il Consiglio Giudiziario del</text:span><text:span text:style-name="T34">la Corte d’appello di Palermo, nell’esprimere parere positivo<text:s/></text:span><text:span text:style-name="T35">per la nomina a magistrato di Tribunale, confermando le sue doti nell’esercizio delle funzioni di Sostituto Procuratore della Repubblica presso il Tribunale di Agrigento, rileva come il dott. Livatino “</text:span><text:span text:style-name="T36">Si distingue per intelligente, oculata, intensa e prof</text:span><text:span text:style-name="T37">icua attività, per versatilità d’ingegno, ottima cultura e retto senso giuridico. Nelle istruttorie affidategli dimostra capacità, zelo e correttezza. Rappresenta degnamente l’ufficio nelle udienze penali dando prova di possedere talento e acume, pronunzia</text:span><text:span text:style-name="T38">ndo delle requisitorie pregevoli che spesso trovano riscontro nelle decisioni del collegio</text:span><text:span text:style-name="T39">.”</text:span></text:p>
      <text:p text:style-name="P40"><text:span text:style-name="T41">Il Consiglio Superiore della Magistratura, il </text:span><text:a xlink:href="https://www.csm.it/documents/21768/4480727/livatino+25mar89+agri.pdf/8b0197e5-58c4-f917-10b7-93c86336ec46" office:target-frame-name="_top" xlink:show="replace"><text:span text:style-name="T42">24 marzo 1981</text:span></text:a><text:span text:style-name="T43"> </text:span><text:span text:style-name="T44">delibera la nomina del dott. Rosario Livatino a magistrato di Tribunale</text:span><text:span text:style-name="T45">, ruolo che eserciterà nella città di Agrigento</text:span><text:span text:style-name="T46">.</text:span></text:p>
      <text:p text:style-name="P47"><text:span text:style-name="T48">L’azione di Rosario Livatino si svolge in un contesto storico molto delicato della vita politica italiana,<text:s/></text:span><text:span text:style-name="T49">caratterizzato da<text:s/></text:span><text:span text:style-name="T50">particolari inchieste<text:s/></text:span><text:span text:style-name="T51">condotte dalla magistratura: i problemi legati al terrorismo, la scoperta degli elenchi della loggia P2 (che coinvolgeranno anche </text:span><text:a xlink:href="https://www.csm.it/web/csm-internet/aree-tematiche/archivio-storico/autonomia-della-magistratura?redirect=/web/csm-internet/aree-tematiche/archivio-storico/autonomia-della-magistratura&amp;show=true&amp;title=Autonomia%20della%20magistratura%20e%20libertà%20di%20associazione&amp;show_bcrumb=Autonomia%20della%20magistratura%20e%20libertà%20di%20associazione" office:target-frame-name="_top" xlink:show="replace"><text:span text:style-name="T52">parte della magistratura</text:span></text:a><text:span text:style-name="T53">),  il crac del Banco Ambrosiano, l’arresto del banchiere Roberto Calvi e le conseguenti accuse della politica nei confronti della magistratura “colpevole”, i contrasti fr</text:span><text:span text:style-name="T54">a il Presidente della Repubblica Francesco Cossiga e l’organo di governo autonomo della magistratura.</text:span></text:p>
      <text:p text:style-name="P55"><text:span text:style-name="T56">Tensioni che porteranno ai referendum sulla responsabilità civile dei magistrati ed all’approvazione della cosiddetta Riforma Vassalli (la legge 13 aprile</text:span><text:span text:style-name="T57"><text:s/>1988, n. 117)</text:span><text:span text:style-name="T58"><text:s/>sul risarcimento dei danni cagionati nell’esercizio delle funzioni giudiziarie e sulla responsabilità civile dei magistrati.</text:span></text:p>
      <text:p text:style-name="P59">A proposito, è interessante riportare alcuni stralci di un intervento (uno dei pochi) di Rosario Livatino del 7 aprile 1984 in occasione di una conferenza organizzata dal Rotary Club di Canicattì, sul ruolo del giudice rispetto alle evoluzioni della società, del doveroso rispetto da parte delle istituzioni del principio di legalità e della delicata questione della responsabilità civile della magistratura.</text:p>
      <text:p text:style-name="P60"><text:span text:style-name="T61">Per Livatino i magistrati, nel rispetto di un’autonoma coscienza politica, non devono i</text:span><text:span text:style-name="T62">scriversi o prendere posizione per un partito politico<text:s/></text:span><text:span text:style-name="T63">o<text:s/></text:span><text:span text:style-name="T64">per associazioni i cui membri siano legati da stretti vincoli di solidarietà</text:span><text:span text:style-name="T65">,</text:span><text:span text:style-name="T66"><text:s/>“</text:span><text:span text:style-name="T67">ciò non significa certo sopprimere nell’uomo-giudice la possibilità di formarsi<text:s/></text:span><text:soft-page-break/><text:span text:style-name="T68">una propria coscienza politi</text:span><text:span text:style-name="T69">ca, di avere un proprio convincimento su quelli che sono i temi fondamentali della nostra convivenza sociale”.</text:span></text:p>
      <text:p text:style-name="P70"><text:span text:style-name="T71">Similmente si esprime sul rapporto tra magistratura e cariche elettive:<text:s/></text:span><text:span text:style-name="T72">per Livatino è,<text:s/></text:span><text:span text:style-name="T73">“sommamente opportuno che i giudici rinunciassero a partecipare alle competizioni elettorali in veste di candidato o, qualora ritengano che il seggio in Parlamento superi di molto in prestigio, potere ed importanza l’ufficio di Giudice, effettuassero una irrevocabile scelta, lasciandosi tutti i vascelli alle spalle con le dimissioni definitive dall’Ordine Giudiziario</text:span><text:span text:style-name="T74">”</text:span></text:p>
      <text:p text:style-name="P75"><text:span text:style-name="T76">La mattina del 21 settembre 1990 il giudice Livatino sta percorrendo la S.S. 640 che da Canicattì, dove il giudice viveva con i suoi anziani genitori, porta ad Agrigento, dove ha se</text:span><text:span text:style-name="T77">de il Tribunale che in quella giornata doveva esprimersi sulle misure di prevenzione da adottare nei confronti dei boss mafiosi di Palma di Montechiaro. A<text:s/></text:span><text:span text:style-name="T78">pochi</text:span><text:span text:style-name="T79"><text:s/>chilometri da Agrigento,<text:s/></text:span><text:span text:style-name="T80">sul viadotto Gasena,</text:span><text:span text:style-name="T81"><text:s/>una Fiat Uno sperona la vecchia Ford Fie</text:span><text:span text:style-name="T82">sta di Livatino lasciando partire numerosi colpi di arma da fuoco,<text:s/></text:span><text:span text:style-name="T83">mentre due giovani su<text:s/></text:span><text:span text:style-name="T84">una moto enduro</text:span><text:span text:style-name="T85">,</text:span><text:span text:style-name="T86"><text:s/>c</text:span><text:span text:style-name="T87">he</text:span><text:span text:style-name="T88"><text:s/>affianca la vettura</text:span><text:span text:style-name="T89">,</text:span><text:span text:style-name="T90"><text:s/></text:span><text:span text:style-name="T91">spara</text:span><text:span text:style-name="T92">no altrettanti colpi</text:span><text:span text:style-name="T93">.</text:span></text:p>
      <text:p text:style-name="P94">Livatino, ancora illeso, tenta la fuga nella scarpata, ma viene inseguito da due killer che<text:s/>lo<text:s/>colpiscono:<text:s/>il magistrato<text:s/>cade<text:s/>a<text:s/>terra. Lo finiscono con altri due colpi a distanza ravvicinata.<text:s/></text:p>
      <text:p text:style-name="P95">Si conclude<text:s/>così, a soli 38 anni, la vita del “giudice ragazzino”<text:s/>(nato a Canicattì il 3 ottobre 1952).</text:p>
      <text:p text:style-name="P96">Il rappresentante di commercio Pietro Ivano Nava, che passa con la sua auto e assiste all’omicidio, testimonia contro gli esecutori del delitto, ma è costretto a cambiare nome e residenza (viene mandato in una località segreta, verrà isolato anche dalla famiglia, perderà il suo lavoro redditizio).<text:s/></text:p>
      <text:p text:style-name="P97"><text:span text:style-name="T98">Il suo gesto è fondamentale per assicurare gli<text:s/></text:span><text:span text:style-name="T99">assassini alla giustizia (</text:span><text:span text:style-name="T100">i componenti del gruppo omicida Paolo Amico, Domenico Pace, Giovanni Avarello, Gaetano Puzzangaro, e i mandanti Salvatore Calafato, Antonio Gallea, Giuseppe Montanti e Salvatore Parla, capi della Stidda, tutti condannati in tre di</text:span><text:span text:style-name="T101">fferenti tronconi processuali,)</text:span><text:span text:style-name="T102"><text:s/>ma soprattutto perché r</text:span><text:span text:style-name="T103">ompe</text:span><text:span text:style-name="T104"><text:s/>quel muro di omertà che aveva finora accompagnato i fatti di mafia (nonostante non fosse ancora vigore la legge per la protezione dei collaboratori o dei testimoni di giustizia).</text:span></text:p>
      <text:p text:style-name="P105"><text:span text:style-name="T106">Profondo il mess</text:span><text:span text:style-name="T107">aggio lanciato da Nava il 21 settembre 2016 in occasione della sua convocazione in audizione dalla Commissione Parlamentare di Inchiesta sul fenomeno delle mafie: “</text:span><text:span text:style-name="T108">Perché ho fatto questa scelta? È semplice: io ho avuto una famiglia che mi ha insegnato che<text:s/></text:span><text:span text:style-name="T109">devi avere senso di responsabilità, che quando tocca a te tocca a te</text:span><text:span text:style-name="T110"><text:s/>[...] Chiaramente non sapevo che era un giudice, ma non era questo l’importante: c’erano delle pistole, c’era q</text:span><text:span text:style-name="T111">ualcosa che non andava, poteva essere chiunque, in quel momento toccava a me, io non avrei più potuto né leggere un giornale, né guardarmi nello specchio se non mi fossi comportato così. Vi chiedete se lo rifarei? Certo, perché devo avere rispetto di me st</text:span><text:span text:style-name="T112">esso, il primo ad avere rispetto di me stesso devo essere io, non gli altri. È chiaro che è stato difficile, è stato molto difficile perché,</text:span><text:span text:style-name="T113"><text:s/>non c’era il servizio di protezione</text:span><text:span text:style-name="T114"><text:s/>[</text:span><text:span text:style-name="T115">…</text:span><text:span text:style-name="T116">]<text:s/></text:span><text:span text:style-name="T117">Era un giudice, ma se fosse stato un pastore<text:s/></text:span><text:span text:style-name="T118">sarebbe stato uguale: era un crimine, una cosa che non funzionava, che non doveva essere fatta, non andava bene, mi ha urtato, mi ha proprio urtato. [... ]</text:span><text:span text:style-name="T119"><text:s/>Non è che uno fa una scelta, non hai scelta, ti tocca, hai visto un crimine e vai a dirlo, punto e basta. Poi quello che succede si vedrà…Dipende dall’educazione, è molto importante cosa succede nelle famiglie,<text:s/></text:span><text:span text:style-name="T120">l’educazione in casa e la scuola…lo Stato sono anche io, partecipo per una piccolissima parte, ma lo Stato sono anche io.</text:span><text:span text:style-name="T121">”</text:span></text:p>
      <text:p text:style-name="P122"><text:span text:style-name="T123">Nella vita, nella formazione, nelle opere di Livatino si fondono due</text:span><text:span text:style-name="T124"><text:s/>anime</text:span><text:span text:style-name="T125"><text:s/>che ne fanno una persona unica</text:span><text:span text:style-name="T126"><text:s/>e speciale</text:span><text:span text:style-name="T127">: la scelta professionale e la</text:span><text:span text:style-name="T128"><text:s/>fede religiosa.<text:s/></text:span><text:span text:style-name="T129">Nell’agenda di Livatino, alla data del 18 luglio 1978, si legge: “</text:span><text:span text:style-name="T130">Oggi ho prestato giuramento: da oggi sono in magistratura. Che Iddio mi accompagni e mi aiuti a rispettare il giuramento e a comportarmi nel modo che l’educazione, che i mie</text:span><text:span text:style-name="T131">i genitori mi hanno impartito, esige</text:span><text:span text:style-name="T132">”. Fede e diritto rappresentano per Livatino due realtà<text:s/></text:span><text:soft-page-break/><text:span text:style-name="T133">“</text:span><text:span text:style-name="T134">continuamente interdipendenti fra loro, continuamente in reciproco contatto, quotidianamente sottoposte ad un confronto a volte armonioso, a volte lacerante, ma se</text:span><text:span text:style-name="T135">mpre vitale, sempre indispensabile</text:span><text:span text:style-name="T136">”, come ebbe a dire nella citata conferenza tenuta a Canicattì nell’aprile 198</text:span><text:span text:style-name="T137">4</text:span><text:span text:style-name="T138">.</text:span></text:p>
      <text:p text:style-name="P139"><text:span text:style-name="T140">Di lui papa Francesco dice:<text:s/></text:span><text:span text:style-name="T141">“</text:span><text:span text:style-name="T142">Livatino è un esempio non soltanto per i magistrati, ma per tutti coloro che operano nel campo del diritto: per<text:s/></text:span><text:span text:style-name="T143">la coerenza tra la sua fede e il suo impegno di lavoro, e per l</text:span><text:span text:style-name="T144">’</text:span><text:span text:style-name="T145">attualità delle sue riflessioni</text:span><text:span text:style-name="T146">” (discorso “Ai Membri del Centro Studi Rosario Livatino” tenuto nella Sala Clementina il 29 novembre 2019).</text:span></text:p>
      <text:p text:style-name="P147"><text:span text:style-name="T148">Il 9 maggio del 2021, sotto il pontificato di papa F</text:span><text:span text:style-name="T149">rancesco, avviene la beatificazione di Rosario Livatino,<text:s/></text:span><text:span text:style-name="T150">il primo magistrato beato nella storia della chiesa,<text:s/></text:span><text:span text:style-name="T151">accompagnata dall’ Omelia del cardinale Marcello Semeraro, prefetto della Congregazione delle cause dei santi</text:span><text:span text:style-name="T152">.<text:s/></text:span><text:span text:style-name="T153">Il Cardinale Semeraro, alla presen</text:span><text:span text:style-name="T154">za di vescovi e sacerdoti provenienti dalle varie diocesi, dà lettura della disposizione di Papa Francesco: “</text:span><text:span text:style-name="T155">Accogliendo il desiderio del cardinale Francesco Montenegro, e di molti altri fratelli nell’episcopato e di molti fedeli, concediamo che il venerab</text:span><text:span text:style-name="T156">ile Rosario Livatino, laico e martire che nel servizio della giustizia fu testimone credibile del Vangelo, d’ora in poi possa chiamarsi beato”</text:span><text:span text:style-name="T157">.</text:span></text:p>
      <text:p text:style-name="P158"><text:span text:style-name="T159">Per un maggiore approfondimento sulla vita e l’attività di Rosario Livatino si può consultare: Nando Dalla Chies</text:span><text:span text:style-name="T160">a, Il giudice ragazzino – Storia di Rosario Livatino assassinato dalla mafia sotto il regime della corruzione, Einaudi .</text:span></text:p>
      <text:p text:style-name="P16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6%"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NormaleWeb" style:display-name="Normale (Web)" style:family="paragraph" style:parent-style-name="Normale">
      <style:paragraph-properties fo:margin-top="0.0694in" fo:margin-bottom="0.0694in" fo:line-height="100%"/>
      <style:text-properties style:font-name="Times New Roman" style:font-name-asian="Times New Roman" fo:font-size="12pt" style:font-size-asian="12pt" style:font-size-complex="12pt" style:language-asian="it" style:country-asian="IT" fo:hyphenate="false"/>
    </style:style>
    <style:style style:name="Enfasicorsivo" style:display-name="Enfasi (corsivo)" style:family="text" style:parent-style-name="Car.predefinitoparagrafo">
      <style:text-properties fo:font-style="italic" style:font-style-asian="italic" style:font-style-complex="italic"/>
    </style:style>
    <style:style style:name="Testofumetto" style:display-name="Testo fumetto" style:family="paragraph" style:parent-style-name="Normale">
      <style:paragraph-properties fo:margin-bottom="0in" fo:line-height="100%"/>
      <style:text-properties style:font-name="Segoe UI" style:font-name-complex="Segoe UI" fo:font-size="9pt" style:font-size-asian="9pt" style:font-size-complex="9pt" fo:hyphenate="false"/>
    </style:style>
    <style:style style:name="TestofumettoCarattere" style:display-name="Testo fumetto Carattere" style:family="text" style:parent-style-name="Car.predefinitoparagrafo">
      <style:text-properties style:font-name="Segoe UI" style:font-name-complex="Segoe UI"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984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Windows User</meta:initial-creator>
    <dc:creator>Windows User</dc:creator>
    <meta:creation-date>2022-09-20T10:58:00Z</meta:creation-date>
    <dc:date>2022-09-20T15:22:00Z</dc:date>
    <meta:print-date>2022-09-20T14:56:00Z</meta:print-date>
    <meta:template xlink:href="Normal" xlink:type="simple"/>
    <meta:editing-cycles>11</meta:editing-cycles>
    <meta:editing-duration>PT15780S</meta:editing-duration>
    <meta:document-statistic meta:page-count="3" meta:paragraph-count="20" meta:word-count="1550" meta:character-count="10366" meta:row-count="73" meta:non-whitespace-character-count="8836"/>
  </office:meta>
</office:document-meta>
</file>